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ое-письмо-о-возможности-приобретения-цифровых-финансовых-активов-и-цифровой-валюты-и-владения-ими-отдельными-категориями-лиц"/>Информационное письмо о возможности приобретения цифровых финансовых активов и цифровой валюты и владения ими отдельными категориями лиц<text:bookmark-end text:name="информационное-письмо-о-возможности-приобретения-цифровых-финансовых-активов-и-цифровой-валюты-и-владения-ими-отдельными-категориями-лиц"/></text:h>
      <text:p text:style-name="First_20_paragraph">24.02.2021</text:p>
      <text:p text:style-name="Text_20_body"><text:line-break/></text:p>
      <text:p text:style-name="Text_20_body">Адрес страницы: <text:a xlink:type="simple" xlink:href="http://kuntsevo.mos.ru/anti-corruption/methodical-materials/detail/9736502.html" office:name=""><text:span text:style-name="Definition">http://kuntsevo.mos.ru/anti-corruption/methodical-materials/detail/9736502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7:01:19Z</meta:creation-date>
    <dc:date>2023-06-29T07:01:19Z</dc:date>
  </office:meta>
</office:document-meta>
</file>