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разработчики-усовершенствовали-мобильное-приложение-активный-гражданин"/>Разработчики усовершенствовали мобильное приложение «Активный гражданин»<text:bookmark-end text:name="разработчики-усовершенствовали-мобильное-приложение-активный-гражданин"/></text:h>
      <text:p text:style-name="First_20_paragraph">20.07.2021</text:p>
      <text:p text:style-name="Text_20_body">Столичные разработчики усовершенствовали мобильное приложение «Активный гражданин»: обновлен интерфейс и упрощена система поиска.</text:p>
      <text:p text:style-name="Text_20_body">Теперь на главной странице в шапке есть основные разделы «Голосования», «Новости» и «Общественные обсуждения», доступны основные голосования, новости Москвы и доступные вознаграждения. Пользователь может выбрать для голосования нужный раздел: «Город», «Благоустройство», «Культура» и другое. Для него автоматически подбирают новые голосования. Они появляются внизу страницы.</text:p>
      <text:p text:style-name="Text_20_body">В личном кабинете для участников доступна история начисления баллов, число пройденных голосований и другие достижения в формате инфографики.</text:p>
      <text:p text:style-name="Text_20_body">Напомним, что всего к проекту «Активный гражданин» присоединились более пяти миллионов человек. На его платформе проводят голосования по вопросам развития города.</text:p>
      <text:p text:style-name="Text_20_body">Фото: mos.ru</text:p>
      <text:p text:style-name="Text_20_body"><text:line-break/></text:p>
      <text:p text:style-name="Text_20_body">Адрес страницы: <text:a xlink:type="simple" xlink:href="http://kuntsevo.mos.ru/presscenter/news/detail/10117940.html" office:name=""><text:span text:style-name="Definition">http://kuntsevo.mos.ru/presscenter/news/detail/10117940.html</text:span></text:a></text:p>
      <text:p text:style-name="Text_20_body"><text:a xlink:type="simple" xlink:href="http://kuntsevo.mos.ru" office:name=""><text:span text:style-name="Definition">Управа района Кунцево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3-05-24T06:27:13Z</meta:creation-date>
    <dc:date>2023-05-24T06:27:13Z</dc:date>
  </office:meta>
</office:document-meta>
</file>