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огать-людям-легко-активные-граждане-обменивают-баллы-на-товары-социально-ориентированных-нко"/>Помогать людям легко: «Активные граждане» обменивают баллы на товары социально ориентированных НКО<text:bookmark-end text:name="помогать-людям-легко-активные-граждане-обменивают-баллы-на-товары-социально-ориентированных-нко"/></text:h>
      <text:p text:style-name="First_20_paragraph">20.10.2021</text:p>
      <text:p text:style-name="Text_20_body">Жители столицы за три недели выкупили все товары, представленные социально ориентированными НКО в магазине поощрений проекта «Активный гражданин». Это сувениры, сделанные людьми с особенностями развития или инвалидностью. Среди продукции - свечи, блокноты, альбомы для рисования, ароматические саше. Всего было представлено 590 товаров.</text:p>
      <text:p text:style-name="Text_20_body">Они были представлены в каталоге поощрений в рамках партнерства с социальным маркетплейсом «Москва — добрый город». Более 20 столичных организаций сотрудничают с агрегатором - «Центр адаптации и развития «Изумрудный город», НКО «Единение», «Жизненный путь», «Равные возможности», «Семейный очаг» и другие. Пользователи активно поддерживают благотворительность.</text:p>
      <text:p text:style-name="Text_20_body">«Показательно, что наши пользователи активно поддерживают благотворительные фонды и обменивают баллы на товары социально ориентированных НКО. Такая заинтересованность доказывает, что горожане готовы помогать, а мы, в свою очередь, будем стараться и дальше развивать направление благотворительности в магазине поощрений», — рассказал руководитель ГКУ «Новые технологии управления» Александр Пищелко.</text:p>
      <text:p text:style-name="Text_20_body">Такая категория появилась на портале в прошлом году. Пользователи могут переводить накопленные баллы на программы благотворительных организаций. Сейчас их 15, среди них «Справедливая помощь Доктора Лизы», «Подари солнечный свет», «Спешите делать добро!», «Со-единение», «Котодетки» и другие. Фондам помогли уже более 12 тысяч пользователей, пожертвовав в сумме свыше 17 миллионов рублей.</text:p>
      <text:p text:style-name="Text_20_body">Фото: mos.ru</text:p>
      <text:p text:style-name="Text_20_body"><text:line-break/></text:p>
      <text:p text:style-name="Text_20_body">Адрес страницы: <text:a xlink:type="simple" xlink:href="http://kuntsevo.mos.ru/presscenter/news/detail/10337750.html" office:name=""><text:span text:style-name="Definition">http://kuntsevo.mos.ru/presscenter/news/detail/10337750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56:49Z</meta:creation-date>
    <dc:date>2023-06-29T06:56:49Z</dc:date>
  </office:meta>
</office:document-meta>
</file>