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лены-мро-кунцево-мго-вои-посетили-верею---один-из-старейших-городов-подмосковья"/>Члены МРО «Кунцево» МГО ВОИ посетили Верею - один из старейших городов Подмосковья<text:bookmark-end text:name="члены-мро-кунцево-мго-вои-посетили-верею---один-из-старейших-городов-подмосковья"/></text:h>
      <text:p text:style-name="First_20_paragraph">07.02.2022</text:p>
      <text:p text:style-name="Text_20_body">Члены МРО «Кунцево» МГО ВОИ посетили Верею - один из старейших городов Подмосковья, расположенный в 90 км от Москвы, сохранивший свою историческую планировку. В городе 4 храма, более 50 памятников истории архитектуры, 17 из которых Федерального значения. Город внесен в число 22 исторических городов Подмосковья. Колорит провинциального уездного города, раскинувшегося на берегах Протвы, особенно чувствуется в историческом центре - торговые ряды, мощеная булыжниками площадь, купеческие особняки и общественные здания ХVIII-XIX вв. В облике города прослеживается и период оккупации в кровавые дни Великой Отечественной войны унесшие более 5-ти сотен героически сражавшихся подпольщиков - жителей Вереи и победоносный вход 33 армии, освободившей Верею от немецких захватчиков. </text:p>
      <text:p text:style-name="Text_20_body">В 2016 году Верея стала Городом Воинской Славы. В 50 годах прошлого столетия, в честь Великой Победы нашей Родины в Великой Отечественной войне на высоком валу Городища установлена абсолютно точная авторская копия (только в 4 раза меньше) скульптуры Евгения Вучетича, «Воину – Освободителю», оригинал которой был установлен в 1949 году в Трептов-парке в Берлине. Трудно передать все впечатления и положительные эмоции, которые подарила утопающая в снегах Верея участникам поездки.</text:p>
      <text:p text:style-name="Text_20_body"><text:line-break/></text:p>
      <text:p text:style-name="Text_20_body">Адрес страницы: <text:a xlink:type="simple" xlink:href="http://kuntsevo.mos.ru/presscenter/news/detail/10601123.html" office:name=""><text:span text:style-name="Definition">http://kuntsevo.mos.ru/presscenter/news/detail/10601123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7T10:08:33Z</meta:creation-date>
    <dc:date>2025-03-07T10:08:33Z</dc:date>
  </office:meta>
</office:document-meta>
</file>