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а-64-приглашает-на-спектакль-собачья-доля-17-апреля"/>Школа №64 приглашает на спектакль «Собачья доля» 17 апреля<text:bookmark-end text:name="школа-64-приглашает-на-спектакль-собачья-доля-17-апреля"/></text:h>
      <text:p text:style-name="First_20_paragraph">16.04.2024</text:p>
      <text:p text:style-name="Text_20_body">16.04.2024</text:p>
      <text:p text:style-name="Text_20_body">17 апреля школа №64 приглашает всех желающих старше 6 лет на спектакль «Собачья доля». Анонс ее сотрудники разместили во <text:a xlink:type="simple" xlink:href="https://vk.com/sch64mos?w=wall-172470046_2281&amp;ysclid=lv2c0nuuyw115436791" office:name=""><text:span text:style-name="Definition">«ВКонтакте»</text:span></text:a>.</text:p>
      <text:p text:style-name="Text_20_body">Постановку покажут артисты театра-студии «Остров». В ее основу положена повесть Константина Сергеенко «До свидания, овраг» о бездомных собаках, которая была опубликована в 1979 году.</text:p>
      <text:p text:style-name="Text_20_body">Режиссером-постановщиком является Евгения Гришина.</text:p>
      <text:p text:style-name="Text_20_body">Спектакль можно будет посмотреть в 13:30 или 15:30 в школьном здании №3, расположенном по адресу: ул. Партизанская, д. 30, к. 1. Вход свободный.</text:p>
      <text:p text:style-name="Text_20_body">-- Фото: школа №64</text:p>
      <text:p text:style-name="Text_20_body"><text:line-break/></text:p>
      <text:p text:style-name="Text_20_body">Адрес страницы: <text:a xlink:type="simple" xlink:href="http://kuntsevo.mos.ru/presscenter/news/detail/12319355.html" office:name=""><text:span text:style-name="Definition">http://kuntsevo.mos.ru/presscenter/news/detail/12319355.html</text:span></text:a></text:p>
      <text:p text:style-name="Text_20_body"><text:a xlink:type="simple" xlink:href="http://kuntsevo.mos.ru" office:name=""><text:span text:style-name="Definition">Управа района Ку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8T05:11:20Z</meta:creation-date>
    <dc:date>2024-08-28T05:11:20Z</dc:date>
  </office:meta>
</office:document-meta>
</file>