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унцеве-ликвидирован-наркопритон"/>В Кунцеве ликвидирован наркопритон<text:bookmark-end text:name="в-кунцеве-ликвидирован-наркопритон"/></text:h>
      <text:p text:style-name="First_20_paragraph">16.04.2024</text:p>
      <text:p text:style-name="Text_20_body"><text:span text:style-name="T1">16.04.2024</text:span></text:p>
      <text:p text:style-name="Text_20_body">В Кунцеве задержан мужчина, подозреваемый в предоставлении квартиры для потребления наркотиков. Об этом сообщается на <text:a xlink:type="simple" xlink:href="https://xn--80anw.xn--j1adp.xn--b1aew.xn--p1ai/news/item/49082382/" office:name=""><text:span text:style-name="Definition">портале</text:span></text:a> окружного УВД.</text:p>
      <text:p text:style-name="Text_20_body">Квартира находится на ул. Боженко. В ней полицейские нашли шприцы, стеклянные трубки для курения, металлическую ложку с нагаром и т. д.</text:p>
      <text:p text:style-name="Text_20_body">Кроме хозяина квартиры, в помещении находились еще две женщины и двое мужчин, которые дали признательные показания об употреблении наркотиков.</text:p>
      <text:p text:style-name="Text_20_body">Возбуждено уголовное дело, с фигуранта взята подписка о невыезде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kuntsevo.mos.ru/presscenter/news/detail/12319469.html" office:name=""><text:span text:style-name="Definition">http://kuntsevo.mos.ru/presscenter/news/detail/12319469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6T20:23:07Z</meta:creation-date>
    <dc:date>2024-04-16T20:23:07Z</dc:date>
  </office:meta>
</office:document-meta>
</file>