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ц-рублево-приглашает-присоединиться-к-мероприятию-уютная-читальня-18-апреля"/>КЦ «Рублево» приглашает присоединиться к мероприятию «Уютная читальня» 18 апреля<text:bookmark-end text:name="кц-рублево-приглашает-присоединиться-к-мероприятию-уютная-читальня-18-апреля"/></text:h>
      <text:p text:style-name="First_20_paragraph">17.04.2024</text:p>
      <text:p text:style-name="Text_20_body"><text:span text:style-name="T1">17.04.2024</text:span></text:p>
      <text:p text:style-name="Text_20_body">КЦ «Рублево» приглашает завтра, 18 апреля, присоединиться к мероприятию «Уютная читальня». Анонс размещен сотрудниками центра во <text:a xlink:type="simple" xlink:href="https://vk.com/dk_rublevo?w=wall-26266460_11332&amp;ysclid=lv3til3yq8544714478" office:name=""><text:span text:style-name="Definition">«ВКонтакте»</text:span></text:a>.</text:p>
      <text:p text:style-name="Text_20_body">Встречу организуют для детей 2-7 лет и их родителей. Она пройдет в библиотеке учреждения, начало запланировано на 17 часов.</text:p>
      <text:p text:style-name="Text_20_body">Гостям предложат поучаствовать в интерактивном чтении детской литературы. Они будут изучать иллюстрации, рисовать, изображать героев и т. д.</text:p>
      <text:p text:style-name="Text_20_body">Платить за участие в мероприятии не надо. Всех желающих будут ждать по адресу: ул. Василия Ботылёва, д. 43.</text:p>
      <text:p text:style-name="Text_20_body">-- Фото: сайт мэра Москвы</text:p>
      <text:p text:style-name="Text_20_body"><text:line-break/></text:p>
      <text:p text:style-name="Text_20_body">Адрес страницы: <text:a xlink:type="simple" xlink:href="http://kuntsevo.mos.ru/presscenter/news/detail/12322401.html" office:name=""><text:span text:style-name="Definition">http://kuntsevo.mos.ru/presscenter/news/detail/12322401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7T16:16:05Z</meta:creation-date>
    <dc:date>2024-04-17T16:16:05Z</dc:date>
  </office:meta>
</office:document-meta>
</file>