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ублево-архангельскую-линию-метро-введут-в-эксплуатацию-до-2030-года"/>Рублево-Архангельскую линию метро введут в эксплуатацию до 2030 года<text:bookmark-end text:name="рублево-архангельскую-линию-метро-введут-в-эксплуатацию-до-2030-года"/></text:h>
      <text:p text:style-name="First_20_paragraph">22.04.2024</text:p>
      <text:p text:style-name="Text_20_body"><text:span text:style-name="T1">22.04.2024</text:span></text:p>
      <text:p text:style-name="Text_20_body">До 2030 года в Москве будет построена Рублево-Архангельская линия метро. Об этом информирует столичный <text:a xlink:type="simple" xlink:href="https://t.me/DtRoad/36040" office:name=""><text:span text:style-name="Definition">дептранс</text:span></text:a>.</text:p>
      <text:p text:style-name="Text_20_body">В ведомстве уточняют, что транспортное сообщение улучшится для жителей пяти районов, в том числе Кунцева.</text:p>
      <text:p text:style-name="Text_20_body">По словам главы дептранса Максима Ликсутова, новой линией смогут пользоваться около 250 тысяч пассажиров в день после ее запуска в 2029 году. При этом разгрузятся Таганско-Краснопресненская и Арбатско-Покровская линии.</text:p>
      <text:p text:style-name="Text_20_body">Введение Рублево-Архангельской линии метро планируется в несколько этапов, благодаря ей, свыше 435 тыс. человек будут иметь метро в пешей доступности. В состав линии войдут 10 станций.</text:p>
      <text:p text:style-name="Text_20_body">Напомним, Рублево-Архангельская линия метро обеспечит транспортную доступность квартала «СберСити» в Рублево-Архангельском с населением 56 тыс. человек и 70 тыс. сотрудников.</text:p>
      <text:p text:style-name="Text_20_body">-- Фото: mos.ru</text:p>
      <text:p text:style-name="Text_20_body"><text:line-break/></text:p>
      <text:p text:style-name="Text_20_body">Адрес страницы: <text:a xlink:type="simple" xlink:href="http://kuntsevo.mos.ru/presscenter/news/detail/12333631.html" office:name=""><text:span text:style-name="Definition">http://kuntsevo.mos.ru/presscenter/news/detail/12333631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2T18:09:55Z</meta:creation-date>
    <dc:date>2024-04-22T18:09:55Z</dc:date>
  </office:meta>
</office:document-meta>
</file>