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ц-рублево-пройдет-квартирник-с-певицей-татьяной-шабриной-26-апреля"/>В КЦ «Рублево» пройдет квартирник с певицей Татьяной Шабриной 26 апреля<text:bookmark-end text:name="в-кц-рублево-пройдет-квартирник-с-певицей-татьяной-шабриной-26-апреля"/></text:h>
      <text:p text:style-name="First_20_paragraph">22.04.2024</text:p>
      <text:p text:style-name="Text_20_body"><text:span text:style-name="T1">22.04.2024</text:span></text:p>
      <text:p text:style-name="Text_20_body">26 апреля в Культурном центре «Рублево» состоится квартирник с участием певицы синтетического жанра Татьяной Шабриной. Об этом учреждение пишет на своей странице во «ВКонтакте».</text:p>
      <text:p text:style-name="Text_20_body">Гостей ждут к 18 часам по адресу: ул. Василия Ботылёва, 43.</text:p>
      <text:p text:style-name="Text_20_body">Со сцены Татьяна исполнит лучшие песни из своего репертуара и пообщается с публикой. Вместе с ней выступит композитор и член Международной академии культуры Евгений Бедненко.</text:p>
      <text:p text:style-name="Text_20_body">Вход на мероприятие бесплатный, однако требуется <text:a xlink:type="simple" xlink:href="https://gbuk-g-moskvy-dk-rublevo.timepad.ru/event/2782741/" office:name=""><text:span text:style-name="Definition">регистрация</text:span></text:a>.</text:p>
      <text:p text:style-name="Text_20_body">-- Фото: КЦ «Рублево»</text:p>
      <text:p text:style-name="Text_20_body"><text:line-break/></text:p>
      <text:p text:style-name="Text_20_body">Адрес страницы: <text:a xlink:type="simple" xlink:href="http://kuntsevo.mos.ru/presscenter/news/detail/12333632.html" office:name=""><text:span text:style-name="Definition">http://kuntsevo.mos.ru/presscenter/news/detail/12333632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1T09:36:18Z</meta:creation-date>
    <dc:date>2024-05-01T09:36:18Z</dc:date>
  </office:meta>
</office:document-meta>
</file>