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ублево-архангельском-планируют-построить-новую-набережную"/>В Рублево-Архангельском планируют построить новую набережную<text:bookmark-end text:name="в-рублево-архангельском-планируют-построить-новую-набережную"/></text:h>
      <text:p text:style-name="First_20_paragraph">19.12.2024</text:p>
      <text:p text:style-name="Text_20_body">19.12.2024</text:p>
      <text:p text:style-name="Text_20_body">В микрорайоне «СберСити» в рамках второго этапа берегоукрепления построят новую набережную. Проект уже согласован. Об этом сообщил председатель Комитета города Москвы по ценовой политике в строительстве и государственной экспертизе проектов (Москомэкспертиза) Иван Щербаков.</text:p>
      <text:p text:style-name="Text_20_body">По его словам, которые приводит <text:a xlink:type="simple" xlink:href="https://www.mos.ru/news/item/148096073/" office:name=""><text:span text:style-name="Definition">сайт мэра столицы</text:span></text:a>, набережная в виде проницаемой для грунтовых вод конструкции будет повторять береговую линию. Ее протяженность составит около 817 метров.</text:p>
      <text:p text:style-name="Text_20_body">Сооружение спроектировали с учетом возможных сочетаний нагрузок и воздействия окружающей среды, которые могут возникнуть в процессе эксплуатации. Все металлоконструкции подпорной стены берегоукрепления пройдут антикоррозийную обработку.</text:p>
      <text:p text:style-name="Text_20_body">Напомним, микрорайон находится на территории Рублево-Архангельского в районе Кунцево.</text:p>
      <text:p text:style-name="Text_20_body">-- Фото: сайт мэра Москвы</text:p>
      <text:p text:style-name="Text_20_body"><text:line-break/></text:p>
      <text:p text:style-name="Text_20_body">Адрес страницы: <text:a xlink:type="simple" xlink:href="http://kuntsevo.mos.ru/presscenter/news/detail/12729522.html" office:name=""><text:span text:style-name="Definition">http://kuntsevo.mos.ru/presscenter/news/detail/12729522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2T16:05:35Z</meta:creation-date>
    <dc:date>2025-02-22T16:05:35Z</dc:date>
  </office:meta>
</office:document-meta>
</file>