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уппа-улицы-выступит-в-кунцево"/>Группа «Улицы» выступит в Кунцево<text:bookmark-end text:name="группа-улицы-выступит-в-кунцево"/></text:h>
      <text:p text:style-name="First_20_paragraph">26.06.2018</text:p>
      <text:p text:style-name="Text_20_body">27 июня в районе Кунцево пройдет День Молодежи. Об этом сообщается на сайте культурного центра «Зодчие», который является организатором праздника.</text:p>
      <text:p text:style-name="Text_20_body">В программе будут танцы, концерт, танцы и, конечно, музыкальный пикник. На концерте свое творчество представят молодые музыканты: Саша Таер, Евгений Ильницкий, сестрёнки Каратыгины, группа «Улицы», Andrew Rider, Альяна, Вероника Ляхович, Эдуард Бабий, Рузанна Акопян. Творческая лаборатория RADI SVETA покажут отрывок из спектакля "Тело. Дом" и научат импровизировать в ритме танца.</text:p>
      <text:p text:style-name="Text_20_body">Желающие смогут сделать эффектные фото в седле Suzuki или Honda на выставке ретро-мототехники от мастерской «Pepperowlgarage».</text:p>
      <text:p text:style-name="Text_20_body">Вход свободный. Начало в 18.00. Приглашается молодежь и гости района Кунцево.</text:p>
      <text:p text:style-name="Text_20_body"><text:line-break/></text:p>
      <text:p text:style-name="Text_20_body">Адрес страницы: <text:a xlink:type="simple" xlink:href="http://kuntsevo.mos.ru/presscenter/news/detail/7415792.html" office:name=""><text:span text:style-name="Definition">http://kuntsevo.mos.ru/presscenter/news/detail/7415792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0:22:07Z</meta:creation-date>
    <dc:date>2023-05-13T20:22:07Z</dc:date>
  </office:meta>
</office:document-meta>
</file>