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комнадзор-выпустил-рекомендации-по-профилактики-новой-коронавирусной-инфекцииcovid-19-среди-работников"/>Роскомнадзор выпустил рекомендации по профилактики новой коронавирусной инфекции(COVID-19) среди работников<text:bookmark-end text:name="роскомнадзор-выпустил-рекомендации-по-профилактики-новой-коронавирусной-инфекцииcovid-19-среди-работников"/></text:h>
      <text:p text:style-name="First_20_paragraph">13.03.2020</text:p>
      <text:p text:style-name="Text_20_body">Рекомендации по профилактики новой коронавирусной инфекции(COVID-19) среди работников.</text:p>
      <text:p text:style-name="Text_20_body">Работодателям рекомендуется обеспечить:</text:p>
      <text:p text:style-name="Text_20_body">при входе работников в организацию (предприятие) - возможность обработки рук кожными антисептиками, предназначенными для этих целей (в том числе с помощью установленных дозаторов), или дезинфицирующими салфетками с установлением контроля за соблюдением этой гигиенической процедуры;</text:p>
      <text:p text:style-name="Text_20_body">- контроль температуры тела работников при входе работников в организацию (предприятие), и в течение рабочего дня (по показаниям), с применением аппаратов для измерения температуры тела бесконтактным или контактным способом (электронные, инфракрасные термометры, переносные тепловизоры) с обязательным отстранением от нахождения на рабочем месте лиц с повышенной температурой тела и с признаками инфекционного заболевания;</text:p>
      <text:p text:style-name="Text_20_body">- контроль вызова работником врача для оказания первичной медицинской помощи заболевшему на дому;</text:p>
      <text:p text:style-name="Text_20_body">- контроль соблюдения самоизоляции работников на дому на установленный срок (14 дней) при возвращении их из стран, где зарегистрированы случаи новой коронавирусной инфекции (COVID-19);</text:p>
      <text:p text:style-name="Text_20_body">- информирование работников о необходимости соблюдения правил личной и общественной гигиены: режима регулярного мытья рук с мылом или обработки кожными антисептиками - в течение всего рабочего дня, после каждого посещения туалета;</text:p>
      <text:p text:style-name="Text_20_body">- качественную уборку помещений с применением дезинфицирующих средств вирулицидного действия, уделив особое внимание дезинфекции дверных ручек, выключателей, поручней, перил, контактных поверхностей (столов и стульев работников, орг.техники), мест общего пользования (комнаты приема пищи, отдыха, туалетных комнат, комнаты и оборудования для занятия спортом и т.п.), во всех помещениях - с кратностью обработки каждые 2 часа;</text:p>
      <text:p text:style-name="Text_20_body">- наличие в организации не менее чем пятидневного запаса дезинфицирующих средств для уборки помещений и обработки рук сотрудников, средств индивидуальной защиты органов дыхания на случай выявления лиц с признаками инфекционного заболевания (маски, респираторы);</text:p>
      <text:p text:style-name="Text_20_body">- регулярное (каждые 2 часа) проветривание рабочих помещений;</text:p>
      <text:p text:style-name="Text_20_body">- применение в рабочих помещениях бактерицидных ламп, рециркуляторов воздуха с целью регулярного обеззараживания воздуха (по возможности).</text:p>
      <text:p text:style-name="Text_20_body">Рекомендуется ограничить:</text:p>
      <text:p text:style-name="Text_20_body">- любые корпоративные мероприятия в коллективах, участие работников в иных массовых мероприятиях на период эпиднеблагополучия;</text:p>
      <text:p text:style-name="Text_20_body">- направление сотрудников в командировки, особенно в зарубежные страны, где зарегистрированы случаи заболевания новой коронавирусной инфекцией (COVID-19);</text:p>
      <text:p text:style-name="Text_20_body">- при планировании отпусков воздержаться от посещения стран, где регистрируются случаи заболевания новой коронавирусной инфекции (COVID-19).</text:p>
      <text:p text:style-name="Text_20_body">В зависимости от условий питания работников рекомендуется:</text:p>
      <text:p text:style-name="Text_20_body">При наличии столовой для питания работников:</text:p>
      <text:p text:style-name="Text_20_body">- обеспечить использование посуды однократного применения с последующим ее сбором, обеззараживанием и уничтожением в установленном порядке;</text:p>
      <text:p text:style-name="Text_20_body">- при использовании посуды многократного применения - ее обработку желательно проводить на специализированных моечных машинах в соответствии с инструкцией по ее эксплуатации с применением режимов обработки, обеспечивающих дезинфекцию посуды и столовых приборов при температуре не ниже 65 град.С в течение 90 минут или ручным способом при той же температуре с применением дезинфицирующих средств в соответствии с требованиями санитарного законодательства.</text:p>
      <text:p text:style-name="Text_20_body">При отсутствии столовой:</text:p>
      <text:p text:style-name="Text_20_body">- запретить прием пищи на рабочих местах, пищу принимать только в специально отведенной комнате - комнате приема пищи;</text:p>
      <text:p text:style-name="Text_20_body">- при отсутствии комнаты приема пищи, предусмотреть выделение помещения для этих целей с раковиной для мытья рук (подводкой горячей и холодной воды), обеспечив его ежедневную уборку с помощью дезинфицирующих средств.</text:p>
      <text:p text:style-name="Text_20_body">При поступлении запроса из территориальных органов Федеральной службы по надзору в сфере защиты прав потребителей и благополучия человека незамедлительно представлять информацию о всех контактах заболевшего новой коронавирусной инфекцией (COVID-19) в связи с исполнением им трудовых функций, обеспечить проведение дезинфекции помещений, где находился заболевший.</text:p>
      <text:p text:style-name="Text_20_body"><text:line-break/></text:p>
      <text:p text:style-name="Text_20_body">Адрес страницы: <text:a xlink:type="simple" xlink:href="http://kuntsevo.mos.ru/presscenter/news/detail/8755154.html" office:name=""><text:span text:style-name="Definition">http://kuntsevo.mos.ru/presscenter/news/detail/8755154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5:32:35Z</meta:creation-date>
    <dc:date>2023-05-26T05:32:35Z</dc:date>
  </office:meta>
</office:document-meta>
</file>