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энергосбыт-информирует"/>Мосэнергосбыт информирует<text:bookmark-end text:name="мосэнергосбыт-информирует"/></text:h>
      <text:p text:style-name="First_20_paragraph">19.03.2020</text:p>
      <text:p text:style-name="Text_20_body">В последнее время, участились случаи распространения информационных листов с предложениями замены приборов учета электрической энергии, вышедших за межповерочный интервал организациями, представляющимися АО «Мосэнергосбыт», либо созвучными с АО «Мосэнергосбыт», но которые таковыми не являются.</text:p>
      <text:p text:style-name="Text_20_body">Указанные организации в своей деятельности, не информируют потребителей о правилах замены приборов учета электрической энергии в соответствии с действующим законодательством РФ.</text:p>
      <text:p text:style-name="Text_20_body">Из-за недобросовестных действий таких организаций, производящих замены приборов учета у граждан в нарушение установленных правил (ПП РФ от 04.05.2012 №442), а именно в отсутствие предварительного уведомления потребителем гарантирующего поставщика о предстоящей самостоятельной замене прибора учета, АО «Мосэнергосбыт», в соответствии с действующим законодательством РФ, вынуждено применять штрафные санкции к таким бытовым потребителям за самовольную замену прибора учета.</text:p>
      <text:p text:style-name="Text_20_body">Одновременно информируем о том, что сотрудники АО «Мосэнергосбыт» имеют при себе личное удостоверение Общества, которое обязаны предъявлять по требованию потребителей электроэнергии и выполняют электротехнические работы только по предварительно оплаченной заявке и с предоставлением отчетных документов.</text:p>
      <text:p text:style-name="Text_20_body">Кроме этого, жители района могут проверить является ли специалист, прибывший к ним для проведения электротехнических работ, сотрудником АО «Мосэнергосбыт» через Контактный центр Общества по телефону +7 (499) 550-9-550.</text:p>
      <text:p text:style-name="Text_20_body">Проверьте срок окончания межпроверочного интервала прибора учета</text:p>
      <text:p text:style-name="Text_20_body">*в любом клиентском офисе АО «Мосэнергосбыт»</text:p>
      <text:p text:style-name="Text_20_body">*в личном кабинете на сайте лкк-мэс.рф</text:p>
      <text:p text:style-name="Text_20_body">*через контактный центр +7 (499) 550-9-550</text:p>
      <text:p text:style-name="Text_20_body"><text:line-break/></text:p>
      <text:p text:style-name="Text_20_body">Адрес страницы: <text:a xlink:type="simple" xlink:href="http://kuntsevo.mos.ru/presscenter/news/detail/8769999.html" office:name=""><text:span text:style-name="Definition">http://kuntsevo.mos.ru/presscenter/news/detail/8769999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7:03:50Z</meta:creation-date>
    <dc:date>2023-06-29T07:03:50Z</dc:date>
  </office:meta>
</office:document-meta>
</file>