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профилактике-новой-коронавирусной-инфекции-covid-19-среди-работников"/>Рекомендации по профилактике новой коронавирусной инфекции (COVID-19) среди работников<text:bookmark-end text:name="рекомендации-по-профилактике-новой-коронавирусной-инфекции-covid-19-среди-работников"/></text:h>
      <text:p text:style-name="First_20_paragraph">16.04.2020</text:p>
      <text:p text:style-name="Text_20_body">Работа по профилактике распространения новой коронавирусной инфекции (C0VID-19) должна быть реализована работодателями по следующим направлениям:</text:p>
      <text:p text:style-name="Text_20_body">1. Предотвращение заноса инфекции на предприятие (в организацию).</text:p>
      <text:p text:style-name="Text_20_body">2. Принятие мер по недопущению распространения новой короиавирусной инфекции (COV1D-19) в коллективах на предприятиях (в организациях).</text:p>
      <text:p text:style-name="Text_20_body">3. Другие организационные мероприятия по предотвращению заражения работников.</text:p>
      <text:p text:style-name="Text_20_body">1. В рамках профилактических мер по предотвращению заноса инфекции на предприятие (в организацию) рекомендуется осуществлять следующие меры:</text:p>
      <text:p text:style-name="Text_20_body">1.1 Организация ежедневного перед началом рабочей смены «входного фильтра» с проведением бесконтактного контроля температуры тела работника и обязательным отстранением от нахождения на рабочем месте лиц с повышенной температурой тела и/или с признаками инфекционного заболевания; уточнением состояния здоровья работника и лиц, проживающих вместе с ним, информации о возможных контактах с больными лицами или лицами, вернувшимися из другой страны или субъекта Российской Федерации (опрос, анкетирование и др.).</text:p>
      <text:p text:style-name="Text_20_body">1.2 Организация при входе на предприятие мест обработки рук кожными антисептиками, предназначенными для этих целей (в том числе с помощью установленных дозаторов), или дезинфицирующими салфетками.</text:p>
      <text:p text:style-name="Text_20_body">1.3 Ограничение доступа на предприятие (в организацию) лиц, не связанных с его деятельностью, за исключением работ, связанных с производственными процессами (ремонт и обслуживание технологического оборудования).</text:p>
      <text:p text:style-name="Text_20_body">1.4 Организация работы курьерской службы и прием корреспонденции бесконтактным способом (выделение специальных мест и устройств приема корреспонденции).</text:p>
      <text:p text:style-name="Text_20_body">2. В рамках профилактических мер по недопущению распространения новой коронавирусной инфекции (COVID-19), сокращения контактов между сотрудниками для ограничения воздушно-капельного и контактного механизмов передачи инфекции на предприятиях (в организациях) работодателям целесообразно организовать и осуществлять следующие мероприятия:</text:p>
      <text:p text:style-name="Text_20_body">2.1 Ограничение контактов между коллективами отдельных цехов, участков, отделов и функциональных рабочих групп, не связанных общими задачами и производственными процессами (принцип групповой ячейки). Разделение рабочих потоков и разобщение коллектива посредством размещения сотрудников на разных этажах, в отдельных кабинетах, организации работы в несколько смен.</text:p>
      <text:p text:style-name="Text_20_body">2.2 Ограничение перемещения работников в обеденный перерыв и во время перерывов на отдых: выхода за территорию предприятия (организации), перемещение на другие участки, в отделы, помещения, не связанные с выполнением прямых должностных обязанностей.</text:p>
      <text:p text:style-name="Text_20_body">2.3 При необходимости выделение сотрудников, отвечающих за перемещение материалов, изделий и документов между цехами, участками, отделами и обеспечение их средствами защиты органов дыхания и перчатками.</text:p>
      <text:p text:style-name="Text_20_body">2.4 Внедрение преимущественно электронного взаимодействия, а также использование телефонной связи для передачи информации.</text:p>
      <text:p text:style-name="Text_20_body">2.5 Прекращение проведения любых массовых мероприятий на предприятии (в организации), запрет участия работников в мероприятиях других коллективов.</text:p>
      <text:p text:style-name="Text_20_body">2.6 При централизованном питании работников организация посещения столовой коллективами цехов, участков, отделов в строго определенное время по утвержденному графику.</text:p>
      <text:p text:style-name="Text_20_body">При отсутствии столовой - запрет приема пищи на рабочих местах, выделение для приема пищи специально отведенной комнаты или части помещения, с оборудованной раковиной для мытья рук и дозатором для обработки рук кожным антисептиком.</text:p>
      <text:p text:style-name="Text_20_body">2.7 Организация работы столовых в соответствии с рекомендациями по проведению профилактических и дезинфекционных мероприятий по предупреждению распространения новой коронавирусной инфекции в организациях общественного питания.</text:p>
      <text:p text:style-name="Text_20_body">2.8 Оборудование умывальников для мытья рук с мылом и дозаторов для обработки рук кожными антисептиками в местах общественного пользования.</text:p>
      <text:p text:style-name="Text_20_body">2.9 Обеспечение работников, контактирующих при работе с посетителями, запасом одноразовых масок (исходя из продолжительности рабочей смены и смены масок не реже 1 раза в 3 часа), а также дезинфицирующих салфеток, кожных антисептиков для обработки рук, дезинфицирующих средств. Повторное использование одноразовых масок, а также использование увлаженных масок не допускается.</text:p>
      <text:p text:style-name="Text_20_body">2.10Проведение ежедневной (ежесменной) влажной уборки служебных помещений и мест общественного пользования (комнаты приема пищи, отдыха, туалетных комнат) с применением дезинфицирующих средств вирулицидного действия. Дезинфекция с кратностью обработки каждые 2-4 часа всех контактных поверхностей: дверных ручек, выключателей, поручней, перил, поверхностей столов, спинок стульев, оргтехники.</text:p>
      <text:p text:style-name="Text_20_body">2.11Обеспечение не менее чем пятидневного запаса моющих и дезинфицирующих средств, средств индивидуальной защиты органов дыхания (маски, респираторы), перчаток.</text:p>
      <text:p text:style-name="Text_20_body">2.12Применение в помещениях с постоянным нахождением работников бактерицидных облучателей воздуха рециркуляторного типа.</text:p>
      <text:p text:style-name="Text_20_body">2.13Регулярное проветривание (каждые 2 часа) рабочих помещений.</text:p>
      <text:p text:style-name="Text_20_body">2.14Усилить контроль за применением работниками средств индивидуальной защиты от воздействия вредных производственных факторов.</text:p>
      <text:p text:style-name="Text_20_body">3. Другие организационные мероприятия по предотвращению распространения коронавирусной инфекции (COVID-19) должны включать следующие меры:</text:p>
      <text:p text:style-name="Text_20_body">3.1 Проведение информирования работников о необходимости соблюдения мер профилактики, правил личной и общественной гигиены: режима регулярного мытья рук с мылом или обработки кожными антисептиками в течение всего рабочего дня, после каждого посещения туалета, перед каждым приемом пиши.</text:p>
      <text:p text:style-name="Text_20_body">Рекомендуется использование информационных материалов с сайта Роспотребнадзора и из других официальных источников (сайты Всемирной организации здравоохранения, органов исполнительной власти субъектов Российской Федерации, территориальных органов Роспотребнадзора).</text:p>
      <text:p text:style-name="Text_20_body">3.2 Ограничение направления сотрудников в командировки.</text:p>
      <text:p text:style-name="Text_20_body">3.3. Временное отстранение от работы или перевод на дистанционную форму работы лиц из групп риска, к которым относятся лица старше 65 лет, а также имеющие хронические заболевания, сниженный иммунитет, беременные, с обеспечением режима самоизоляции в период подъема и высокого уровня заболеваемости новой коронавирусной инфекции (COVID-19).</text:p>
      <text:p text:style-name="Text_20_body">3.4 Организация в течение рабочего дня осмотров работников на признаки респираторных заболеваний с термометрией (при наличии на предприятии медицинского персонала).</text:p>
      <text:p text:style-name="Text_20_body">3.5 Временно приостановить проведение предварительных и периодических медицинских осмотров до снятия ограничений на территории субъекта, за исключением медицинских осмотров отдельных категорий работников, указанных в пунктах 14-26 приложения № 2 приказа Минздравсоцразвития России от 12.04.2011 № 302н «Об утверждении перечней вредных и (или) опасных производственных факторов и работ, при выполнении которых проводятся обязательные предварительные и периодические медицинские осмотры (обследования), и Порядка проведения обязательных предварительных и периодических медицинских осмотров (обследований) работников, занятых на тяжелых работах и на работах с вредными и (или) опасными условиями труда», а также медицинских осмотров, проводимых для отдельных категорий работников в начале рабочего дня (смены), а также в течение и (или) в конце рабочего дня (смены), проведение которых регламентировано частью третьей ст.213 Трудового кодекса Российской Федерации.</text:p>
      <text:p text:style-name="Text_20_body"><text:line-break/></text:p>
      <text:p text:style-name="Text_20_body">Адрес страницы: <text:a xlink:type="simple" xlink:href="http://kuntsevo.mos.ru/presscenter/news/detail/8839862.html" office:name=""><text:span text:style-name="Definition">http://kuntsevo.mos.ru/presscenter/news/detail/8839862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07:12:18Z</meta:creation-date>
    <dc:date>2023-06-26T07:12:18Z</dc:date>
  </office:meta>
</office:document-meta>
</file>