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ликлинике-130-рассказали-о-детской-гимнастике-для-глаз"/>В поликлинике № 130 рассказали о детской гимнастике для глаз<text:bookmark-end text:name="в-поликлинике-130-рассказали-о-детской-гимнастике-для-глаз"/></text:h>
      <text:p text:style-name="First_20_paragraph">31.12.2020</text:p>
      <text:p text:style-name="Text_20_body">Врач-офтальмолог детской городской поликлиники № 130 Вера Юденкова рассказала о том, как улучшить детское зрение и сохранить его во время постоянного использования компьютера или любого другого гаджета.</text:p>
      <text:p text:style-name="Text_20_body">По словам врача, во время зимних каникул детское зрение испытывает наибольшие нагрузки, так как ребята много смотрят телевизор, играют в компьютер и телефон, читают. Все это оказывает влияние на глаза.</text:p>
      <text:p text:style-name="Text_20_body">Чтобы минимизировать негативное влияние и предотвратить ухудшение зрения у детей, рекомендуется делать гимнастику для глаз. Упражнения займут не более пятнадцати минут и не потребуют специального оборудования.</text:p>
      <text:p text:style-name="Text_20_body">Подробнее о детской гимнастике и упражнениях, которые в нее входят, можно узнать из видеоролика на <text:a xlink:type="simple" xlink:href="https://vk.com/public193172879?w=wall-193172879_250" office:name=""><text:span text:style-name="Definition">странице поликлиники № 130 в социальной сети «ВКонтакте»</text:span></text:a>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kuntsevo.mos.ru/presscenter/news/detail/9613398.html" office:name=""><text:span text:style-name="Definition">http://kuntsevo.mos.ru/presscenter/news/detail/9613398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6:11:46Z</meta:creation-date>
    <dc:date>2023-06-28T16:11:46Z</dc:date>
  </office:meta>
</office:document-meta>
</file>