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ам-предлагают-проголосовать-за-название-для-новой-станции-бкл"/>Москвичам предлагают проголосовать за название для новой станции БКЛ<text:bookmark-end text:name="москвичам-предлагают-проголосовать-за-название-для-новой-станции-бкл"/></text:h>
      <text:p text:style-name="First_20_paragraph">24.03.2021</text:p>
      <text:p text:style-name="Text_20_body">Жители Москвы могут выбрать название для новой станции БКЛ, которая находится на пересечении проспекта Маршала Жукова с улицей Народного Ополчения.</text:p>
      <text:p text:style-name="Text_20_body">Голосование открыто на портале «Активный гражданин». Москвичам предлагают проголосовать за одно из двух названий. Название «Народное ополчение» дает отсылку к московскому нарочному ополчению, которое играло роль в исторических событиях 1612, 1812 и 1941 годов, а название «Карамышевская» напоминает о событиях времен ВОВ.</text:p>
      <text:p text:style-name="Text_20_body">Напомним, что длина Большой кольцевой линии составит 70 км, на ней расположится 31 станция. БКЛ может стать самой протяженной кольцевой линией метро в мире.</text:p>
      <text:p text:style-name="Text_20_body">mos.ru</text:p>
      <text:p text:style-name="Text_20_body"><text:line-break/></text:p>
      <text:p text:style-name="Text_20_body">Адрес страницы: <text:a xlink:type="simple" xlink:href="http://kuntsevo.mos.ru/presscenter/news/detail/9810793.html" office:name=""><text:span text:style-name="Definition">http://kuntsevo.mos.ru/presscenter/news/detail/9810793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6:56:57Z</meta:creation-date>
    <dc:date>2023-06-29T06:56:57Z</dc:date>
  </office:meta>
</office:document-meta>
</file>