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общение-об-установлении-публичного-сервитута-в-целях-размещения-существующего-линейного-объекта-вл-110-кв-красногорск---рублево-12."/>Сообщение об установлении публичного сервитута в целях размещения существующего линейного объекта «ВЛ 110 кВ Красногорск - Рублево 1,2».<text:bookmark-end text:name="сообщение-об-установлении-публичного-сервитута-в-целях-размещения-существующего-линейного-объекта-вл-110-кв-красногорск---рублево-12."/></text:h>
      <text:p text:style-name="First_20_paragraph">25.03.2021</text:p>
      <text:p text:style-name="Text_20_body"><text:line-break/></text:p>
      <text:p text:style-name="Text_20_body">Адрес страницы: <text:a xlink:type="simple" xlink:href="http://kuntsevo.mos.ru/presscenter/news/detail/9813788.html" office:name=""><text:span text:style-name="Definition">http://kuntsevo.mos.ru/presscenter/news/detail/9813788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7:03:41Z</meta:creation-date>
    <dc:date>2023-06-29T07:03:41Z</dc:date>
  </office:meta>
</office:document-meta>
</file>