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-проект-комплексного-развития-бывшей-промзоны-кунцево"/>Утвержден проект комплексного развития бывшей промзоны «Кунцево»<text:bookmark-end text:name="утвержден-проект-комплексного-развития-бывшей-промзоны-кунцево"/></text:h>
      <text:p text:style-name="First_20_paragraph">05.04.2021</text:p>
      <text:p text:style-name="Text_20_body">Градостроительно-земельная комиссия Москвы утвердила проекты комплексного развития семи участков бывших промышленных зон: «Кунцево», «Грайвороново», «Зюзино», «Каширское шоссе», «Бескудниково», «Коровино» и «Теплый Стан».<text:line-break/><text:line-break/>Как сообщается на официальном портале мэра и правительства столицы, общая площадь территорий составляет более 77 га. На них появятся жилые дома, социальные объекты, различные производства и соответствующая инфраструктура. Город получит 18 тысяч новых рабочих мест.<text:line-break/><text:line-break/>Всего на месте перечисленных промзон планируется построить свыше 1,5 млн квадратных метров недвижимости. Сроки реализации проектов составят от пяти до 13 лет.<text:line-break/><text:line-break/>Отмечается, что ранее были приняты решения о комплексном развитии участков бывших промзон «Братцево», «Чертаново», «Южное Бутово» и «Алтуфьевское шоссе». Здесь будет создано более 15 тысяч рабочих мест.</text:p>
      <text:p text:style-name="Text_20_body">-- Фото: сайт Комплекса градостроительной политики и строительства города Москвы</text:p>
      <text:p text:style-name="Text_20_body"><text:line-break/></text:p>
      <text:p text:style-name="Text_20_body">Адрес страницы: <text:a xlink:type="simple" xlink:href="http://kuntsevo.mos.ru/presscenter/news/detail/9842145.html" office:name=""><text:span text:style-name="Definition">http://kuntsevo.mos.ru/presscenter/news/detail/9842145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3T02:11:29Z</meta:creation-date>
    <dc:date>2023-09-13T02:11:29Z</dc:date>
  </office:meta>
</office:document-meta>
</file>