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могут-выбрать-название-для-нового-сервиса-связанного-с-общественным-транспортом"/>Москвичи могут выбрать название для нового сервиса, связанного с общественным транспортом<text:bookmark-end text:name="москвичи-могут-выбрать-название-для-нового-сервиса-связанного-с-общественным-транспортом"/></text:h>
      <text:p text:style-name="First_20_paragraph">21.04.2021</text:p>
      <text:p text:style-name="Text_20_body">Москвичи могут выбрать название для нового сервиса - автобусы «по требованию». Проект будет особенно актуален для жителей районов, где пока нет метро или МЦД. Голосование пройдет на портале «Активный гражданин». Предложено три варианта - «По пути», «Союз» и «Твойбус».</text:p>
      <text:p text:style-name="Text_20_body">Автобусы «по требованию» не заменят привычный общественный транспорт. Они работают в качестве дополнения к инфраструктуре, как каршеринг или прокат велосипедов. Похожие пассажирские сервисы уже есть в крупных мировых мегаполисах. Например, в Лондоне (Dial-a-Ride), Берлине (BerlKönig), Дубае (Bus on Demand), Нью-Йорке (Via) и других.</text:p>
      <text:p text:style-name="Text_20_body">В тестовом режиме автобусы появятся на территории Троицкого и Новомосковского административных округов в 2021 году. Вызвать машину можно будет через приложение «Московский транспорт». Перевозить пассажиров будут не легковые машины, а микроавтобусы, рассчитанные на 8-16 посадочных мест. Водитель может остановиться в 500 метрах от клиента. Время ожидания - 30 минут.</text:p>
      <text:p text:style-name="Text_20_body">Поезда будет стоит дороже, чем в обычном автобусе, но дешевле, чем в такси.</text:p>
      <text:p text:style-name="Text_20_body">Фото: www.mos.ru</text:p>
      <text:p text:style-name="Text_20_body"><text:line-break/></text:p>
      <text:p text:style-name="Text_20_body">Адрес страницы: <text:a xlink:type="simple" xlink:href="http://kuntsevo.mos.ru/presscenter/news/detail/9890307.html" office:name=""><text:span text:style-name="Definition">http://kuntsevo.mos.ru/presscenter/news/detail/9890307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6:56:54Z</meta:creation-date>
    <dc:date>2023-06-29T06:56:54Z</dc:date>
  </office:meta>
</office:document-meta>
</file>